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контактные-данные-военного-комиссариата-люблинского-района-ювао-города-москвы"/>Контактные данные военного комиссариата Люблинского района ЮВАО города Москвы<text:bookmark-end text:name="контактные-данные-военного-комиссариата-люблинского-района-ювао-города-москвы"/></text:h>
      <text:p text:style-name="First_20_paragraph">12.04.2023</text:p>
      <text:p text:style-name="Text_20_body"><text:line-break/></text:p>
      <text:p text:style-name="Text_20_body">Адрес страницы: <text:a xlink:type="simple" xlink:href="http://lublino.mos.ru/directions-of-activities/military-commissariat-of-the-lublin-district-/detail/11524926.html" office:name=""><text:span text:style-name="Definition">http://lublino.mos.ru/directions-of-activities/military-commissariat-of-the-lublin-district-/detail/11524926.html</text:span></text:a></text:p>
      <text:p text:style-name="Text_20_body"><text:a xlink:type="simple" xlink:href="http://lublino.mos.ru" office:name=""><text:span text:style-name="Definition">Управа района Любл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09T06:51:44Z</meta:creation-date>
    <dc:date>2023-06-09T06:51:44Z</dc:date>
  </office:meta>
</office:document-meta>
</file>