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ибертурнир-по-fifa-2020"/>Кибертурнир по FIFA 2020<text:bookmark-end text:name="кибертурнир-по-fifa-2020"/></text:h>
      <text:p text:style-name="First_20_paragraph">10.02.2020</text:p>
      <text:p text:style-name="Text_20_body">   31.01.2020 года в Культурном центре им. И.М. Астахова прошёл«Кибертурнир по FIFA 2020»,организатором которого выступила Молодежная Палата района Люблино при поддержке управы района Люблино города Москвы. </text:p>
      <text:p text:style-name="Text_20_body">   Турнир включал в себя соревнования между участниками на игровой приставке. Это яркое мероприятие , в котором более 50 участников были поделены на турнирную сетку, где победитель определился по лучшим показателям на протяжении всех игр. Победители призовых мест в торжественной обстановке получили ценные призы ,подготовленные управой района Люблино города Москвы совместно с Молодежной палатой района Люблино. </text:p>
      <text:p text:style-name="Text_20_body">   Благодарим всех участников турнира и будем рады новым встречам!</text:p>
      <text:p text:style-name="Text_20_body"><text:line-break/></text:p>
      <text:p text:style-name="Text_20_body">Адрес страницы: <text:a xlink:type="simple" xlink:href="http://lublino.mos.ru/junior-chamber/detail/8678642.html" office:name=""><text:span text:style-name="Definition">http://lublino.mos.ru/junior-chamber/detail/8678642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04:23:00Z</meta:creation-date>
    <dc:date>2023-06-15T04:23:00Z</dc:date>
  </office:meta>
</office:document-meta>
</file>