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етский-сад-на-цимлянской-ввели-в-эксплуатацию"/>Детский сад на Цимлянской ввели в эксплуатацию<text:bookmark-end text:name="детский-сад-на-цимлянской-ввели-в-эксплуатацию"/></text:h>
      <text:p text:style-name="First_20_paragraph">07.06.2021</text:p>
      <text:p text:style-name="Text_20_body"><text:line-break/></text:p>
      <text:p text:style-name="Text_20_body">В столичном районе Люблино введен в эксплуатацию детский сад на 140 мест. Об этом сообщили в пресс-службе комитета государственного строительного надзора Москвы.</text:p>
      <text:p text:style-name="Text_20_body"><text:line-break/></text:p>
      <text:p text:style-name="Text_20_body">«Выдано разрешение на ввод в эксплуатацию детского сада на 140 малышей. Объект возведен за счет инвестора на ул. Цимлянская, д. 3, стр. 4 в составе жилого комплекса «Влюблино», - говорится в сообщении.</text:p>
      <text:p text:style-name="Text_20_body"><text:line-break/></text:p>
      <text:p text:style-name="Text_20_body">В двухэтажном здании разместятся групповые с игровым залом, отдельными спальнями и обеденными комнатами для каждой группы, раздевалками и санузлами. Кроме того, в детском саду обустроят музыкальный и физкультурный залы с кладовыми для хранения инвентаря, помещение для кружков, кабинеты логопеда и психолога. Также в здании оборудуют кухню для обеспечения воспитанников питанием. Для удобства установлен пассажирский лифт. Территорию вокруг садика уже благоустроили: для каждой из шести групп оборудовали игровые площадки с верандами для укрытия от дождя и солнца, а также спортплощадку.</text:p>
      <text:p text:style-name="Text_20_body"><text:line-break/></text:p>
      <text:p text:style-name="Text_20_body">Адрес страницы: <text:a xlink:type="simple" xlink:href="http://lublino.mos.ru/presscenter/news/detail/10009487.html" office:name=""><text:span text:style-name="Definition">http://lublino.mos.ru/presscenter/news/detail/10009487.html</text:span></text:a></text:p>
      <text:p text:style-name="Text_20_body"><text:a xlink:type="simple" xlink:href="http://lublino.mos.ru" office:name=""><text:span text:style-name="Definition">Управа района Любл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21T13:00:14Z</meta:creation-date>
    <dc:date>2024-08-21T13:00:14Z</dc:date>
  </office:meta>
</office:document-meta>
</file>