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овхозной-произошло-возгорание-автомобиля"/>На Совхозной произошло возгорание автомобиля<text:bookmark-end text:name="на-совхозной-произошло-возгорание-автомобиля"/></text:h>
      <text:p text:style-name="First_20_paragraph">16.07.2021</text:p>
      <text:p text:style-name="Text_20_body"><text:line-break/></text:p>
      <text:p text:style-name="Text_20_body">В социальной сети в телеграмм-канале поделились новостью о дорожно-транспортном происшествии в районе Люблино.</text:p>
      <text:p text:style-name="Text_20_body">Вчера 15 июля произошло дорожное происшествие на перекрёстке с ул. Совхозная и улицей Краснодонская.</text:p>
      <text:p text:style-name="Text_20_body"><text:line-break/></text:p>
      <text:p text:style-name="Text_20_body">«В автомобиль каршеринга врезался мотоциклист, после столкновения с мотоциклом автомобиль загорелся. На место ДТП сразу прибыла пожарная техника. Благодаря оперативным работам пожарных служб, пожар был оперативно ликвидирован.</text:p>
      <text:p text:style-name="Text_20_body"><text:line-break/></text:p>
      <text:p text:style-name="Text_20_body">По предварительным данным пострадавших нет», сообщает пресс-служба УВД по ЮВАО.</text:p>
      <text:p text:style-name="Text_20_body"><text:line-break/></text:p>
      <text:p text:style-name="Text_20_body">В настоящее время проводится расследование и выяснение всех обстоятельств аварии.</text:p>
      <text:p text:style-name="Text_20_body"><text:line-break/></text:p>
      <text:p text:style-name="Text_20_body">Адрес страницы: <text:a xlink:type="simple" xlink:href="http://lublino.mos.ru/presscenter/news/detail/10112553.html" office:name=""><text:span text:style-name="Definition">http://lublino.mos.ru/presscenter/news/detail/10112553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9T01:57:14Z</meta:creation-date>
    <dc:date>2023-11-29T01:57:14Z</dc:date>
  </office:meta>
</office:document-meta>
</file>