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бусный-маршрут-650-станет-короче"/>Автобусный маршрут №650 станет короче<text:bookmark-end text:name="автобусный-маршрут-650-станет-короче"/></text:h>
      <text:p text:style-name="First_20_paragraph">22.07.2021</text:p>
      <text:p text:style-name="Text_20_body"><text:line-break/></text:p>
      <text:p text:style-name="Text_20_body">С 24 июля автобусы т50 и 650 объединяются в единый маршрут 650, который проследует от станции метро «Марьино» к «Текстильщикам». Сообщение об этом опубликовано в телеграм-канале столичного департамента транспорта.</text:p>
      <text:p text:style-name="Text_20_body"><text:line-break/></text:p>
      <text:p text:style-name="Text_20_body">«Автобус №650 будет следовать своей трассой только до метро «Марьино», не заезжая на Батайский проезд», - уточнили специалисты департамента.</text:p>
      <text:p text:style-name="Text_20_body"><text:line-break/></text:p>
      <text:p text:style-name="Text_20_body">Для проезда по Батайскому проезду можно будет воспользоваться автобусными маршрутами №957, №646, №762. А для проезда до конца Донецкой улицы можно будет воспользоваться маршрутом т74. На указанные маршруты выйдут более вместительные низкопольные автобусы, что улучшит транспортное обслуживание жителей района Люблино.</text:p>
      <text:p text:style-name="Text_20_body"><text:line-break/></text:p>
      <text:p text:style-name="Text_20_body">Адрес страницы: <text:a xlink:type="simple" xlink:href="http://lublino.mos.ru/presscenter/news/detail/10125916.html" office:name=""><text:span text:style-name="Definition">http://lublino.mos.ru/presscenter/news/detail/10125916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1T08:17:28Z</meta:creation-date>
    <dc:date>2025-01-11T08:17:28Z</dc:date>
  </office:meta>
</office:document-meta>
</file>