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окажет-дополнительную-поддержку-среднему-и-малому-бизнесу"/>Москва окажет дополнительную поддержку среднему и малому бизнесу<text:bookmark-end text:name="москва-окажет-дополнительную-поддержку-среднему-и-малому-бизнесу"/></text:h>
      <text:p text:style-name="First_20_paragraph">30.07.2021</text:p>
      <text:p text:style-name="Text_20_body"><text:line-break/></text:p>
      <text:p text:style-name="Text_20_body">Дополнительные объемы денежных средств выделили власти Москвы на поддержку малому и среднему бизнесу. На субсидии и льготные кредиты будет потрачено еще пять миллиардов рублей. Постановление уже подписано мэром Москвы Сергеем Собяниным.</text:p>
      <text:p text:style-name="Text_20_body">На субсидии, которые относятся к компенсации затрат на профилактические мероприятия по борьбе с COVID-19, из этой суммы потратят миллиард. Для того, чтобы получить средства, бизнес должен работать в сфере, пострадавшей от эпидемии коронавируса. Получатели субсидий обязаны также выполнить требование главного государственного санитарного врача по городу о проведении обязательной вакцинации персонала, а также соблюдать ограничения, установленные соответствующим указом мэра Москвы. Заявки на получение субсидии будут принимать в Департаменте предпринимательства и инновационного развития с 1 сентября.</text:p>
      <text:p text:style-name="Text_20_body">Остальные четыре миллиарда рублей пойдут на льготные кредиты бизнесу. Предприятия смогут получить средства с максимальной ставкой 7 процентов. Напомним, программа предоставления льготных стабилизирующих кредитов продлена до 31 декабря текущего года.</text:p>
      <text:p text:style-name="Text_20_body"><text:line-break/></text:p>
      <text:p text:style-name="Text_20_body">Адрес страницы: <text:a xlink:type="simple" xlink:href="http://lublino.mos.ru/presscenter/news/detail/10146439.html" office:name=""><text:span text:style-name="Definition">http://lublino.mos.ru/presscenter/news/detail/10146439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2T00:41:02Z</meta:creation-date>
    <dc:date>2024-01-22T00:41:02Z</dc:date>
  </office:meta>
</office:document-meta>
</file>