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цимлянской-дерево-во-дворе-привели-в-порядок"/>На Цимлянской дерево во дворе привели в порядок<text:bookmark-end text:name="на-цимлянской-дерево-во-дворе-привели-в-порядок"/></text:h>
      <text:p text:style-name="First_20_paragraph">05.08.2021</text:p>
      <text:p text:style-name="Text_20_body"><text:line-break/></text:p>
      <text:p text:style-name="Text_20_body">Жители Люблина сообщили на портал «Наш Город», что свисающие ветви на Цимлянской улице мешают проезду.</text:p>
      <text:p text:style-name="Text_20_body"><text:line-break/></text:p>
      <text:p text:style-name="Text_20_body">«На Цимлянской улице около дома №20 ветвей, свисающие над дорогой, мешают проеду транспортных средств. Например, на велосипеде невозможно проехать. Вечно приходится искать другой путь, чтобы не быть заваленным под этим деревом. Просим в кратчайшие сроки помочь нам решить эту проблему», — пишут жители.</text:p>
      <text:p text:style-name="Text_20_body"><text:line-break/></text:p>
      <text:p text:style-name="Text_20_body">За комментариями мы обратились в районный «Жилищник».</text:p>
      <text:p text:style-name="Text_20_body"><text:line-break/></text:p>
      <text:p text:style-name="Text_20_body">«Сотрудники коммунальных служб выполнили работы по санитарной обрезке ветвей, мешающих проходу на Цимлянской улице», — сообщили сегодня представители ГБУ «Жилищник района Люблино».</text:p>
      <text:p text:style-name="Text_20_body"><text:line-break/></text:p>
      <text:p text:style-name="Text_20_body">Адрес страницы: <text:a xlink:type="simple" xlink:href="http://lublino.mos.ru/presscenter/news/detail/10158484.html" office:name=""><text:span text:style-name="Definition">http://lublino.mos.ru/presscenter/news/detail/10158484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5T23:54:58Z</meta:creation-date>
    <dc:date>2025-05-25T23:54:58Z</dc:date>
  </office:meta>
</office:document-meta>
</file>