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оме-на-ставропольской-отремонтировали-инженерные-коммуникации"/>В доме на Ставропольской отремонтировали инженерные коммуникации<text:bookmark-end text:name="в-доме-на-ставропольской-отремонтировали-инженерные-коммуникации"/></text:h>
      <text:p text:style-name="First_20_paragraph">11.08.2021</text:p>
      <text:p text:style-name="Text_20_body"><text:line-break/></text:p>
      <text:p text:style-name="Text_20_body">Жители Люблина сообщили на портал «Наш Город», что в подъезде протечку на стене не устранили.</text:p>
      <text:p text:style-name="Text_20_body"><text:line-break/></text:p>
      <text:p text:style-name="Text_20_body">«На Ставропольской улице в доме №28 в третьем подъезде на третьем этаже бросили работу по восстановлению протечки, неделю уже грязь разносится по подъезду. Протечку не устранили. Просьба разобраться с этой проблемой», — пишут жители.</text:p>
      <text:p text:style-name="Text_20_body"><text:line-break/></text:p>
      <text:p text:style-name="Text_20_body">За комментариями мы обратились в районный «Жилищник».</text:p>
      <text:p text:style-name="Text_20_body"><text:line-break/></text:p>
      <text:p text:style-name="Text_20_body">«Сотрудниками коммунальных служб выполнен ремонт работы по замене трубопровода системы водоотведение (канализации). Произведены работы по устранению следов протечки. Течь устранена», — сообщили сегодня представители ГБУ «Жилищник района Люблино».</text:p>
      <text:p text:style-name="Text_20_body"><text:line-break/></text:p>
      <text:p text:style-name="Text_20_body">Адрес страницы: <text:a xlink:type="simple" xlink:href="http://lublino.mos.ru/presscenter/news/detail/10172990.html" office:name=""><text:span text:style-name="Definition">http://lublino.mos.ru/presscenter/news/detail/10172990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2T05:00:41Z</meta:creation-date>
    <dc:date>2025-04-02T05:00:41Z</dc:date>
  </office:meta>
</office:document-meta>
</file>