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ихорецком-бульваре-сбили-пешехода"/>На Тихорецком бульваре сбили пешехода<text:bookmark-end text:name="на-тихорецком-бульваре-сбили-пешехода"/></text:h>
      <text:p text:style-name="First_20_paragraph">19.08.2021</text:p>
      <text:p text:style-name="Text_20_body"><text:line-break/></text:p>
      <text:p text:style-name="Text_20_body">Дорожное транспортное происшествие произошло на Тихорецком бульваре около дома №6.</text:p>
      <text:p text:style-name="Text_20_body"><text:line-break/></text:p>
      <text:p text:style-name="Text_20_body">Пользователи социальной сети в Телеграмм-канале «ДТП и ЧП Москва и МО» поделились фотографиями страшной аварии. Водитель автомобиля «Hyundai Solaris» сбил пешехода.</text:p>
      <text:p text:style-name="Text_20_body"><text:line-break/></text:p>
      <text:p text:style-name="Text_20_body">Как рассказывают очевидцы происшествия, водитель влетел в два припаркованных автомобиля «Ford» и «Volkswagen». На место происшествия была вызвана бригада неотложной помощи. По предварительным данным, у пешехода диагностированы множественные травмы, скорая госпитализировала пострадавшего в больницу.</text:p>
      <text:p text:style-name="Text_20_body"><text:line-break/></text:p>
      <text:p text:style-name="Text_20_body">Все обстоятельства происшествия предстоит выяснить сотрудникам ГИБДД.</text:p>
      <text:p text:style-name="Text_20_body"><text:line-break/></text:p>
      <text:p text:style-name="Text_20_body">Адрес страницы: <text:a xlink:type="simple" xlink:href="http://lublino.mos.ru/presscenter/news/detail/10191237.html" office:name=""><text:span text:style-name="Definition">http://lublino.mos.ru/presscenter/news/detail/10191237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06:04:17Z</meta:creation-date>
    <dc:date>2023-12-06T06:04:17Z</dc:date>
  </office:meta>
</office:document-meta>
</file>