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бизнесмены-могут-компенсировать-затраты-на-профилактику-распространения-коронавируса-за-счет-бюджетных-средств"/>Столичные бизнесмены могут компенсировать затраты на профилактику распространения коронавируса за счет бюджетных средств<text:bookmark-end text:name="столичные-бизнесмены-могут-компенсировать-затраты-на-профилактику-распространения-коронавируса-за-счет-бюджетных-средств"/></text:h>
      <text:p text:style-name="First_20_paragraph">26.08.2021</text:p>
      <text:p text:style-name="Text_20_body"><text:line-break/></text:p>
      <text:p text:style-name="Text_20_body">Правительство Москвы продолжает оказывать поддержку столичным бизнесменам. За счет средств городского бюджета предприниматели смогут компенсировать затраты на обеспечение антикоронавирусных мер на своих предприятиях. Заявки будут приниматься с 1 по 30 сентября, уточнили в мэрии Москвы.</text:p>
      <text:p text:style-name="Text_20_body">«Всего на эти цели выделен один миллиард рублей. Получить выплаты могут предприниматели, которые до 15 августа подали на портале <text:a xlink:type="simple" xlink:href="http://mos.ru/" office:name=""><text:span text:style-name="Definition">mos.ru</text:span></text:a> сведения о вакцинации 60 процентов своих сотрудников. Речь идет о разовой выплате 15 тысяч рублей, а также о дополнительной компенсации в размере 6,5 тысячи рублей на каждого работника. Индивидуальным предпринимателям без сотрудников положена субсидия в размере 21,5 тысячи рублей», — сообщила заместитель градоначальника Наталья Сергунина.</text:p>
      <text:p text:style-name="Text_20_body">На данный вид поддержки могут претендовать предприниматели, работающие в сферах общепита, образования, культуры, спорта и развлечений, и прочих. С полным перечнем основных видов экономической деятельности, для которых предоставляется помощь, можно ознакомиться по <text:a xlink:type="simple" xlink:href="https://www.mos.ru/dpir/documents/prikazy-i-rasporiazheniia-departamenta/view/257108220/" office:name=""><text:span text:style-name="Definition">ссылке</text:span></text:a>.</text:p>
      <text:p text:style-name="Text_20_body">При оформлении заявки на <text:a xlink:type="simple" xlink:href="https://i.moscow/" office:name=""><text:span text:style-name="Definition">сайте</text:span></text:a> МИК понадобится копия расчета по страховым взносам за второй квартал 2021 года. Размер финансовой поддержки зависит от количества застрахованных лиц за третий месяц отчетного периода.<text:line-break/></text:p>
      <text:p text:style-name="Text_20_body">Полная информация о том, как подать документы, опубликована на сайте <text:a xlink:type="simple" xlink:href="http://cashback.moscow.business/" office:name=""><text:span text:style-name="Definition">cashback.moscow.business</text:span></text:a>.</text:p>
      <text:p text:style-name="Text_20_body">Все виды правительственной поддержки для столичного бизнеса в период пандемии перечислены <text:a xlink:type="simple" xlink:href="https://www.mos.ru/city/projects/covid-19/business/" office:name=""><text:span text:style-name="Definition">здесь</text:span></text:a>.</text:p>
      <text:p text:style-name="Text_20_body"><text:line-break/></text:p>
      <text:p text:style-name="Text_20_body">Адрес страницы: <text:a xlink:type="simple" xlink:href="http://lublino.mos.ru/presscenter/news/detail/10207582.html" office:name=""><text:span text:style-name="Definition">http://lublino.mos.ru/presscenter/news/detail/10207582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13:16:38Z</meta:creation-date>
    <dc:date>2024-11-28T13:16:38Z</dc:date>
  </office:meta>
</office:document-meta>
</file>