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18-тысяч-компаний-в-москве-получили-помощь-в-виде-льготных-кредитов"/>Более 18 тысяч компаний в Москве получили помощь в виде льготных кредитов<text:bookmark-end text:name="более-18-тысяч-компаний-в-москве-получили-помощь-в-виде-льготных-кредитов"/></text:h>
      <text:p text:style-name="First_20_paragraph">08.10.2021</text:p>
      <text:p text:style-name="Text_20_body"><text:line-break/><text:span text:style-name="T1">Программы льготного кредитования продолжают функционировать в Москве с мая прошлого года. За время существования программ малые и средние столичные бизнес-организации успели получить ссуды на общую сумму, превышающую 132,9 млрд рублей. По информации властей, данная помощь была оказана более чем 18000 предприятий, работают в них около 127000 человек.</text:span></text:p>
      <text:p text:style-name="Text_20_body">Предприниматели могут получить льготный кредит под 8% годовых в одном из 14 банков-партнеров программы. Максимальная сумма кредита может достигать 100 млн рублей. Денежные средства корпорациям необходимо реализовать на финансирование текущей деятельности.</text:p>
      <text:p text:style-name="Text_20_body">Программу льготного кредитования продлили до 31 декабря 2021 года с новыми условиями. Теперь кредиты могут получить только предприятия малого и среднего бизнеса, которые заняты в приоритетных для города сферах. К таким отраслям относятся производство, туризм, образование, здравоохранение и другие.</text:p>
      <text:p text:style-name="Text_20_body">Кроме того, столичные предприниматели могут подать заявку на предоставление субсидий на возмещение расходов за участие в выставках, продвижение товаров и услуг в интернете и на маркетплейсах.</text:p>
      <text:p text:style-name="Text_20_body">Предприниматели, работающие по франшизе, могут компенсировать расходы на уплату процентов по кредитам, лизинг, приобретение оборудования, оплату коммунальных услуг, роялти и паушального взноса.</text:p>
      <text:p text:style-name="Text_20_body">Также в пакет мер антикризисной поддержки столичного бизнеса, кроме программы льготного кредитования, вошла отсрочка по уплате арендных платежей по помещениям, арендуемым у города.</text:p>
      <text:p text:style-name="Text_20_body"><text:line-break/></text:p>
      <text:p text:style-name="Text_20_body">Адрес страницы: <text:a xlink:type="simple" xlink:href="http://lublino.mos.ru/presscenter/news/detail/10311610.html" office:name=""><text:span text:style-name="Definition">http://lublino.mos.ru/presscenter/news/detail/10311610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2T13:44:58Z</meta:creation-date>
    <dc:date>2024-12-02T13:44:58Z</dc:date>
  </office:meta>
</office:document-meta>
</file>