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улице-верхние-поля-отремонтировали-мусорный-контейнер"/>На улице Верхние Поля отремонтировали мусорный контейнер<text:bookmark-end text:name="на-улице-верхние-поля-отремонтировали-мусорный-контейнер"/></text:h>
      <text:p text:style-name="First_20_paragraph">12.10.2021</text:p>
      <text:p text:style-name="Text_20_body"><text:line-break/><text:span text:style-name="T1">Жители района Люблино сообщили на портал «Наш Город», что мусор во дворе их дома давно не убирают.</text:span></text:p>
      <text:p text:style-name="Text_20_body">«На улице Верхние Поля, рядом с домом № 35, корп.1 уже несколько дней не вывозят мусор. Запах распространился не только вокруг мусорного бака, но и по всему двору. С каждым днем ситуация ухудшается. Просьба разобраться с этой проблемой в ближайшее время», — пишут жители.</text:p>
      <text:p text:style-name="Text_20_body">За комментариями мы обратились в районный «Жилищник».</text:p>
      <text:p text:style-name="Text_20_body">«Сотрудники коммунальных служб уже выполнили работы по вывозу мусора и привели территорию в надлежащее санитарное состояние», — сообщил представитель ГБУ «Жилищник района Люблино».</text:p>
      <text:p text:style-name="Text_20_body"><text:line-break/></text:p>
      <text:p text:style-name="Text_20_body">Адрес страницы: <text:a xlink:type="simple" xlink:href="http://lublino.mos.ru/presscenter/news/detail/10319001.html" office:name=""><text:span text:style-name="Definition">http://lublino.mos.ru/presscenter/news/detail/10319001.html</text:span></text:a></text:p>
      <text:p text:style-name="Text_20_body"><text:a xlink:type="simple" xlink:href="http://lublino.mos.ru" office:name=""><text:span text:style-name="Definition">Управа района Люб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13T12:47:49Z</meta:creation-date>
    <dc:date>2023-12-13T12:47:49Z</dc:date>
  </office:meta>
</office:document-meta>
</file>