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раснодонской-улице-произошло-дтп-с-участием-такси"/>На Краснодонской улице произошло ДТП с участием такси<text:bookmark-end text:name="на-краснодонской-улице-произошло-дтп-с-участием-такси"/></text:h>
      <text:p text:style-name="First_20_paragraph">28.10.2021</text:p>
      <text:p text:style-name="Text_20_body"><text:line-break/><text:span text:style-name="T1">Дорожно-транспортное происшествие произошло в районе Люблино. Об этом сегодня сообщили очевидцы в районном паблике Вконтакте «Подслушано в Люблино».</text:span></text:p>
      <text:p text:style-name="Text_20_body"><text:line-break/></text:p>
      <text:p text:style-name="Text_20_body">«Вчера, 27 октября на Краснодонской улице около дома №10 автомобиль такси не справился с управлением и задел машину из соседнего ряда, создав опасную дорожно-транспортную ситуацию», — написали очевидцы.</text:p>
      <text:p text:style-name="Text_20_body"><text:line-break/></text:p>
      <text:p text:style-name="Text_20_body">На фото, которое пользователи выложили в соцсети, видно, что удар был настолько силен, что повредил капот автомобиля. Жители района говорят, что на этом участке часто происходит дорожно-транспортное происшествие.</text:p>
      <text:p text:style-name="Text_20_body"><text:line-break/></text:p>
      <text:p text:style-name="Text_20_body">Выяснением обстоятельств произошедшего дорожно-транспортного происшествия занимаются сотрудники ГИБДД.</text:p>
      <text:p text:style-name="Text_20_body"><text:line-break/></text:p>
      <text:p text:style-name="Text_20_body">Адрес страницы: <text:a xlink:type="simple" xlink:href="http://lublino.mos.ru/presscenter/news/detail/10360429.html" office:name=""><text:span text:style-name="Definition">http://lublino.mos.ru/presscenter/news/detail/10360429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19:42:00Z</meta:creation-date>
    <dc:date>2024-09-04T19:42:00Z</dc:date>
  </office:meta>
</office:document-meta>
</file>