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зимних-каникулах-можно-бесплатно-посетить-80-музеев-москвы"/>На зимних каникулах можно бесплатно посетить 80 музеев Москвы<text:bookmark-end text:name="на-зимних-каникулах-можно-бесплатно-посетить-80-музеев-москвы"/></text:h>
      <text:p text:style-name="First_20_paragraph">23.12.2014</text:p>
      <text:p text:style-name="Text_20_body"><text:span text:style-name="T1">I. Музеи.</text:span></text:p>
      <text:p text:style-name="Text_20_body">1. Архитектурный комплекс «Провиантские магазины»</text:p>
      <text:p text:style-name="Text_20_body">(ГБУК г. Москвы «Музейное объединение «Музей Москвы») Зубовский бульвар, д. 2</text:p>
      <text:p text:style-name="Text_20_body">2. Музей археологии Москвы</text:p>
      <text:p text:style-name="Text_20_body">(ГБУК г. Москвы «Музейное объединение «Музей Москвы») Манежная площадь, д.1а</text:p>
      <text:p text:style-name="Text_20_body">3. Музей русской усадебной культуры «Усадьба князей Голицыных Влахернское-Кузьминки»</text:p>
      <text:p text:style-name="Text_20_body">(ГБУК г. Москвы «Музейное объединение «Музей Москвы») Тополевая аллея, д.6,Старые Кузьминки д.13</text:p>
      <text:p text:style-name="Text_20_body">4. Музей русской гармоники А.Мирека</text:p>
      <text:p text:style-name="Text_20_body">(ГБУК г. Москвы «Музейное объединение «Музей Москвы») ул. 2-ая Тверская-Ямская, д.18</text:p>
      <text:p text:style-name="Text_20_body">5. Краеведческий музей «Дом на набережной»</text:p>
      <text:p text:style-name="Text_20_body">(ГБУК г. Москвы «Музейное объединение «Музей Москвы») ул. Серафимовича, д.2, под.1</text:p>
      <text:p text:style-name="Text_20_body">6. Музей «Садовое кольцо»</text:p>
      <text:p text:style-name="Text_20_body">(ГБУК г. Москвы «Музей «Садовое кольцо») Проспект Мира, д.14</text:p>
      <text:p text:style-name="Text_20_body">7. Музей-панорама «Бородинская битва»</text:p>
      <text:p text:style-name="Text_20_body">(ГБУК г. Москвы «Музей-панорама «Бородинская битва») Кутузовский пр-т, 38</text:p>
      <text:p text:style-name="Text_20_body">8. Музей Героев Советского Союза и России</text:p>
      <text:p text:style-name="Text_20_body">(ГБУК г. Москвы «Музей-панорама «Бородинская битва») ул. Б. Черемушкинская д 24. кор.3</text:p>
      <text:p text:style-name="Text_20_body">9. Государственный музей обороны Москвы</text:p>
      <text:p text:style-name="Text_20_body">(ГБУК г. Москвы «Государственный музей обороны Москвы») Мичуринский проспект, д.3</text:p>
      <text:p text:style-name="Text_20_body">10. Музей истории ГУЛАГа</text:p>
      <text:p text:style-name="Text_20_body">(ГБУК г. Москвы «Музей истории ГУЛАГа») ул. Петровка, д .16</text:p>
      <text:p text:style-name="Text_20_body">11. Музейно-мемориальный комплекс «История танка Т-34»</text:p>
      <text:p text:style-name="Text_20_body">(ГБУК города Москвы «Музейно-мемориальный комплекс «История танка Т-34) Московская область, д. Шолохово, д. 88-а</text:p>
      <text:p text:style-name="Text_20_body">12. Мемориальный музей космонавтики</text:p>
      <text:p text:style-name="Text_20_body">(ГБУК г. Москвы «Мемориальный музей космонавтики») Проспект Мира д.111</text:p>
      <text:p text:style-name="Text_20_body">13. Мемориальный Дом-музей академика С.П. Королева</text:p>
      <text:p text:style-name="Text_20_body">(ГБУК г. Москвы «Мемориальный музея космонавтики»)</text:p>
      <text:p text:style-name="Text_20_body">1-ая Останкинская ул., д. 28</text:p>
      <text:p text:style-name="Text_20_body">14. Государственный Дарвиновский музей</text:p>
      <text:p text:style-name="Text_20_body">(ГБУК г. Москвы «Государственный Дарвиновский музей») ул. Вавилова, д.57</text:p>
      <text:p text:style-name="Text_20_body">15. Государственный биологический музей им. К.А.Тимирязева</text:p>
      <text:p text:style-name="Text_20_body">(ГБУК г. Москвы «Государственный биологический музей</text:p>
      <text:p text:style-name="Text_20_body">им. К.А.Тимирязева») ул. М. Грузинская, д.15</text:p>
      <text:p text:style-name="Text_20_body">16. Музей-заповедник «Царицыно»</text:p>
      <text:p text:style-name="Text_20_body">(ГБУК г. Москвы «Государственный историко-архитектурный, художественный и ландшафтный музей-заповедник «Царицыно») ул. Дольская, д.1</text:p>
      <text:p text:style-name="Text_20_body">17. Усадьба «Коломенское»</text:p>
      <text:p text:style-name="Text_20_body">(ГБУК г. Москвы «Московский государственный объединенный художественный историко-архитектурный и природно-ландшафтный музей-заповедник») Проспект Андропова, д. 39</text:p>
      <text:p text:style-name="Text_20_body">18. Усадьба «Лефортово»</text:p>
      <text:p text:style-name="Text_20_body">(ГБУК г. Москвы «Московский государственный объединенный художественный историко-архитектурный и природно-ландшафтный музей-заповедник») ул. Красноказарменная, владение 1.</text:p>
      <text:p text:style-name="Text_20_body">19. Усадьба «Люблино»</text:p>
      <text:p text:style-name="Text_20_body">(ГБУК г. Москвы «Московский государственный объединенный художественный историко-архитектурный и природно-ландшафтный музей-заповедник») ул. Летняя, д. 1, корп. 1</text:p>
      <text:p text:style-name="Text_20_body">20. Усадьба «Измайлово»</text:p>
      <text:p text:style-name="Text_20_body">(ГБУК г. Москвы «Московский государственный объединенный художественный историко-архитектурный и природно-ландшафтный музей-заповедник») Городок им. Баумана, д. 1, стр. 4 (Мостовая башня).</text:p>
      <text:p text:style-name="Text_20_body">21. Усадьба «Кусково XVIII в.»</text:p>
      <text:p text:style-name="Text_20_body">(ГБУК г. Москвы «Государственный музей керамики и «Усадьба Кусково XVIII в.») ул. Юности, д. 2</text:p>
      <text:p text:style-name="Text_20_body">22. Мемориальный музей А.Н. Скрябина</text:p>
      <text:p text:style-name="Text_20_body">(ГБУК г. Москвы «Мемориальный музей А.Н. Скрябина») Б. Николопесковский пер., д.11</text:p>
      <text:p text:style-name="Text_20_body">23. Мемориальная квартира А.С. Пушкина</text:p>
      <text:p text:style-name="Text_20_body">(ГБУК г. Москвы «Государственный музей А.С. Пушкина») ул. Арбат д.53</text:p>
      <text:p text:style-name="Text_20_body">24. Мемориальная квартира Андрея Белого</text:p>
      <text:p text:style-name="Text_20_body">(ГБУК г. Москвы «Государственный музей А.С. Пушкина») ул. Арбат д. 55</text:p>
      <text:p text:style-name="Text_20_body">25. Выставочные залы государственного музея А.С. Пушкина</text:p>
      <text:p text:style-name="Text_20_body">(ГБУК г. Москвы «Государственный музей А.С. Пушкина») ул. Арбат д. 55</text:p>
      <text:p text:style-name="Text_20_body">26. Музей И.С. Тургенева</text:p>
      <text:p text:style-name="Text_20_body">(ГБУК г. Москвы «Государственный музей А.С. Пушкина») ул. Остоженка, д. 37</text:p>
      <text:p text:style-name="Text_20_body">27. Дом-музей В.Л. Пушкина</text:p>
      <text:p text:style-name="Text_20_body">(ГБУК г. Москвы «Государственный музей А.С. Пушкина») Ул. Старая Басманная, 36</text:p>
      <text:p text:style-name="Text_20_body">28. Дом Н.В. Гоголя - мемориальный музей и научная библиотека»</text:p>
      <text:p text:style-name="Text_20_body">(ГБУК г. Москвы «Дом Н.В. Гоголя – мемориальный музей и научная библиотека») Никитский бульвар, д.7а</text:p>
      <text:p text:style-name="Text_20_body">29. Дом-музей Марины Цветаевой</text:p>
      <text:p text:style-name="Text_20_body">(ГБУК г. Москвы «Дом-музей Марины Цветаевой») Борисоглебский пер., д.6</text:p>
      <text:p text:style-name="Text_20_body">30. Московский литературный музей-центр К.Г. Паустовского</text:p>
      <text:p text:style-name="Text_20_body">(ГБУК г. Москвы «Московский литературный музей-центр К.Г. Паустовского») ул. Старые Кузьминки, д.17</text:p>
      <text:p text:style-name="Text_20_body">31. Московский государственный музей С.А. Есенина»</text:p>
      <text:p text:style-name="Text_20_body">(ГБУК г. Москвы «Московский государственный музей С.А. Есенина») Б. Строченовский пер., д.24</text:p>
      <text:p text:style-name="Text_20_body">32. Государственный музей В.В. Маяковского</text:p>
      <text:p text:style-name="Text_20_body">(ГБУК г. Москвы «Государственный музей В.В. Маяковского»)</text:p>
      <text:p text:style-name="Text_20_body">временно размещается в выставочном зале «Домик Чехова») ул. Малая Дмитровка, д. 29, стр. 4</text:p>
      <text:p text:style-name="Text_20_body">33. Музей М.А. Булгакова</text:p>
      <text:p text:style-name="Text_20_body">(ГБУК г. Москвы «Музей М.А. Булгакова») ул. Б. Садовая, д.10, кв. 50</text:p>
      <text:p text:style-name="Text_20_body">34. Дом Русского зарубежья имени Александра Солженицына»</text:p>
      <text:p text:style-name="Text_20_body">(ГБУК г. Москвы «Дом Русского зарубежья имени Александра Солженицына») ул. Нижняя Радищевская, д. 2</text:p>
      <text:p text:style-name="Text_20_body">35. Государственный культурный центр-музей В.С. Высоцкого»</text:p>
      <text:p text:style-name="Text_20_body">(ГБУК г. Москвы «Государственный культурный центр-музей В.С. Высоцкого») Н. Таганский тупик, д.3</text:p>
      <text:p text:style-name="Text_20_body">36. Государственный музей – гуманитарный центр «Преодоление» им. Н.А. Островского</text:p>
      <text:p text:style-name="Text_20_body">(ГБУК г. Москвы «Государственный музей – гуманитарный центр «Преодоление» им. Н.А. Островского») ул. Тверская, д.14</text:p>
      <text:p text:style-name="Text_20_body">37. ЦВЗ «Манеж»</text:p>
      <text:p text:style-name="Text_20_body">(ГБУК г. Москвы «Музейно-выставочное объединение «Манеж», Манежная пл., д. 1</text:p>
      <text:p text:style-name="Text_20_body">38. МГВЗ «Новый Манеж»</text:p>
      <text:p text:style-name="Text_20_body">(ГБУК г. Москвы «Музейно-выставочное объединение «Манеж») Георгиевский пер., д.3/3</text:p>
      <text:p text:style-name="Text_20_body">39. МВЦ «Рабочий и колхозница»</text:p>
      <text:p text:style-name="Text_20_body">(ГБУК г. Москвы «Музейно-выставочное объединение «Манеж») пр. Мира, д. 123 Б</text:p>
      <text:p text:style-name="Text_20_body">40. Музей – мастерская Д.А.Налбандяна</text:p>
      <text:p text:style-name="Text_20_body">(ГБУК г. Москвы «Музейно-выставочное объединение «Манеж») ул.Тверская, д. 8, корп. 2</text:p>
      <text:p text:style-name="Text_20_body">41. Московский музей современного искусства (на Петровке)</text:p>
      <text:p text:style-name="Text_20_body">(ГБУК г. Москвы «Московский музей современного искусства») ул. Петровка, д.25, стр. 1</text:p>
      <text:p text:style-name="Text_20_body">42. Московский музей современного искусства (в Ермолаевском)</text:p>
      <text:p text:style-name="Text_20_body">(ГБУК г. Москвы «Московский музей современного искусства») Ермолаевский переулок, д. 17</text:p>
      <text:p text:style-name="Text_20_body">43. Московский музей современного искусства (на Тверском)</text:p>
      <text:p text:style-name="Text_20_body">(ГБУК г. Москвы «Московский музей современного искусства») Тверской бульвар, д. 9</text:p>
      <text:p text:style-name="Text_20_body">44. Московский музей современного искусства (на Гоголевском)</text:p>
      <text:p text:style-name="Text_20_body">(ГБУК г. Москвы «Московский музей современного искусства») Гоголевский бульвар, д.10</text:p>
      <text:p text:style-name="Text_20_body">45. Музей-мастерская З.К.Церетели</text:p>
      <text:p text:style-name="Text_20_body">(ГБУК г. Москвы «Московский музей современного искусства») Б.Грузинская, д. 15</text:p>
      <text:p text:style-name="Text_20_body">46. Московский дом фотографии (Мультимедийный арт музей)</text:p>
      <text:p text:style-name="Text_20_body">(ГБУКиО г. Москвы «Мультимедийный комплекс актуальных искусств») Остоженка ул., д. 16</text:p>
      <text:p text:style-name="Text_20_body">47. Музей В.А. Тропинина и московских художников его времени</text:p>
      <text:p text:style-name="Text_20_body">(ГБУК г. Москвы «Музей В.А. Тропинина и московских художников его времени») Щетининский пер., д. 10, стр. 1</text:p>
      <text:p text:style-name="Text_20_body">48. Галерея Ильи Глазунова</text:p>
      <text:p text:style-name="Text_20_body">(ГБУК г. Москвы «Московская Государственная картинная галерея Народного художника СССР Ильи Глазунова») ул. Волхонка, д.13</text:p>
      <text:p text:style-name="Text_20_body">49. Галерея А.М. Шилова</text:p>
      <text:p text:style-name="Text_20_body">(ГБУК г. Москвы «Московская Государственная картинная галерея Народного художника СССР А.М. Шилова») ул. Знаменка, д. 5</text:p>
      <text:p text:style-name="Text_20_body">50. Дом Бурганова</text:p>
      <text:p text:style-name="Text_20_body">(ГБУК г. Москвы «Московский Государственный музей «Дом Бурганова») Б. Афанасьевский пер., д. 15, стр. 9</text:p>
      <text:p text:style-name="Text_20_body">51. Музей наивного искусства»</text:p>
      <text:p text:style-name="Text_20_body">(ГБУК г. Москвы «Музей наивного искусства») Союзный проспект, д.15-а</text:p>
      <text:p text:style-name="Text_20_body">52. Музей народной графики</text:p>
      <text:p text:style-name="Text_20_body">(ГБУК г. Москвы «Музей наивного искусства)» М. Головин пер., д.10</text:p>
      <text:p text:style-name="Text_20_body">53. Выставочный зал «АРТ-Измайлово»</text:p>
      <text:p text:style-name="Text_20_body">(ГБУК г. Москвы «Музей наивного искусства») Измайловский бульвар, д.30</text:p>
      <text:p text:style-name="Text_20_body">54. Музеон</text:p>
      <text:p text:style-name="Text_20_body">(ГАУК города Москвы «Московское объединение по музейной и выставочной работе «Музеон») Крымский вал, д.10</text:p>
      <text:p text:style-name="Text_20_body">55. Государственный Зеленоградский историко-краеведческий музей (ГБУК г. Москвы «Государственный Зеленоградский историко-краеведческий музей») Зеленоград,</text:p>
      <text:p text:style-name="Text_20_body">ул. Гоголя, д.11-В</text:p>
      <text:p text:style-name="Text_20_body">56. Выставочный зал «Зеленоград»</text:p>
      <text:p text:style-name="Text_20_body">(ГБУК г. Москвы «Государственный Зеленоградский историко-краеведческий музей») Москва, г. Зеленоград, корп.1410</text:p>
      <text:p text:style-name="Text_20_body">57. Школа акварели Сергея Андрияки</text:p>
      <text:p text:style-name="Text_20_body">(ГБОУ г. Москвы «Московская Государственная специализированная школа акварели Сергея Андрияки с музейно-выставочным комплексом») Гороховский пер., д.17</text:p>
      <text:p text:style-name="Text_20_body">58. Музейно-мемориальный комплекс истории Военно –морского флота России) (ГАУК города Москвы «Музейно-парковый комплекс «Северное Тушино») ул. Свободы ул., владение 44-48</text:p>
      <text:p text:style-name="Text_20_body"><text:span text:style-name="T1">II. Выставочные залы.</text:span></text:p>
      <text:p text:style-name="Text_20_body">59. Выставочный зал «Ростокино»</text:p>
      <text:p text:style-name="Text_20_body">(ГБУК г. Москвы «Объединение «Выставочные зал Москвы») ул. Ростокинская, д. 1</text:p>
      <text:p text:style-name="Text_20_body">60. Выставочный зал «Солнцево»</text:p>
      <text:p text:style-name="Text_20_body">(ГБУК г. Москвы «Объединение «Выставочные зал Москвы») ул. Богданова, д.44</text:p>
      <text:p text:style-name="Text_20_body">61. Выставочный зал «Пересветов переулок»</text:p>
      <text:p text:style-name="Text_20_body">(ГБУК г. Москвы «Объединение «Выставочные зал Москвы») ул.Пересветов переулок, дом 4, корп.1</text:p>
      <text:p text:style-name="Text_20_body">62. Выставочный зал «Наследие»</text:p>
      <text:p text:style-name="Text_20_body">(ГБУК г. Москвы «Объединение «Выставочные зал Москвы») ул. Лебедянская, д.24, корп.2</text:p>
      <text:p text:style-name="Text_20_body">63. Выставочный зал «Галерея «Измайлово»</text:p>
      <text:p text:style-name="Text_20_body">(ГБУК г. Москвы «Объединение «Выставочные зал Москвы») Измайловский проезд, д.4</text:p>
      <text:p text:style-name="Text_20_body">64. Выставочный зал «Галерея «Беляево»</text:p>
      <text:p text:style-name="Text_20_body">(ГБУК г. Москвы «Объединение «Выставочные зал Москвы») ул. Профсоюзная, д.100</text:p>
      <text:p text:style-name="Text_20_body">65. Выставочный зал «Галерея Нагорная»</text:p>
      <text:p text:style-name="Text_20_body">(ГБУК г. Москвы «Объединение «Выставочные зал Москвы») ул. Ремизова, д.10я</text:p>
      <text:p text:style-name="Text_20_body">66. Выставочный зал «На Каширке»</text:p>
      <text:p text:style-name="Text_20_body">(ГБУК г. Москвы «Объединение «Выставочные зал Москвы») ул. Академика Миллионщикова, д.35, к.5</text:p>
      <text:p text:style-name="Text_20_body">67. Выставочный зал «Ковчег»</text:p>
      <text:p text:style-name="Text_20_body">(ГБУК г. Москвы «Объединение «Выставочные зал Москвы») ул. Немчинова, д.12</text:p>
      <text:p text:style-name="Text_20_body">68. Выставочный зал «Варшавка»</text:p>
      <text:p text:style-name="Text_20_body">(ГБУК г. Москвы «Объединение «Выставочные зал Москвы») Варшавское шоссе, д. 75, к.1;</text:p>
      <text:p text:style-name="Text_20_body">Варшавское шоссе, д. 68, к.1;</text:p>
      <text:p text:style-name="Text_20_body">Варшавское шоссе, д.72, к.2</text:p>
      <text:p text:style-name="Text_20_body">69. Выставочный зал «Галерея на Песчаной»</text:p>
      <text:p text:style-name="Text_20_body">(ГБУК г. Москвы «Объединение «Выставочные зал Москвы») ул. Новопесчаная, д.23, корп.7</text:p>
      <text:p text:style-name="Text_20_body">70. Выставочный зал «Богородское»</text:p>
      <text:p text:style-name="Text_20_body">(ГБУК г. Москвы «Объединение «Выставочные зал Москвы») Открытое шоссе, д.5, корп.6</text:p>
      <text:p text:style-name="Text_20_body">71. Выставочный зал «Ходынка»</text:p>
      <text:p text:style-name="Text_20_body">(ГБУК г. Москвы «Объединение «Выставочные зал Москвы») ул. Ирины Левченко, д.2</text:p>
      <text:p text:style-name="Text_20_body">72. Выставочный зал «Замоскворечье»</text:p>
      <text:p text:style-name="Text_20_body">(ГБУК г. Москвы «Объединение «Выставочные зал Москвы») Серпуховский вал, д.24, корп.2</text:p>
      <text:p text:style-name="Text_20_body">73. Выставочный зал «Феникс»</text:p>
      <text:p text:style-name="Text_20_body">(ГБУК г. Москвы «Объединение «Выставочные зал Москвы») Сколковское шоссе, д.32, корп.2</text:p>
      <text:p text:style-name="Text_20_body">74. Выставочный зал «Творчество»</text:p>
      <text:p text:style-name="Text_20_body">(ГБУК г. Москвы «Объединение «Выставочные зал Москвы») ул. Таганская, д.31/22</text:p>
      <text:p text:style-name="Text_20_body">75. Выставочный зал «Выхино» («Арт-холл «Юго-восток»)</text:p>
      <text:p text:style-name="Text_20_body">(ГБУК г. Москвы «Объединение «Выставочные зал Москвы») Ташкентская, д.9</text:p>
      <text:p text:style-name="Text_20_body">76. Выставочный зал «Печатники» («Арт-холл «Юго-восток»)</text:p>
      <text:p text:style-name="Text_20_body">(ГБУК г. Москвы «Объединение «Выставочные зал Москвы») ул. Батюнинская, д. 14</text:p>
      <text:p text:style-name="Text_20_body">77. Выставочный зал «Галерея XXI век»</text:p>
      <text:p text:style-name="Text_20_body">(ГБУК г. Москвы «Объединение «Выставочные зал Москвы») Кременчугская ул., д. 22</text:p>
      <text:p text:style-name="Text_20_body">78. Выставочный зал истории войны в Афганистане»</text:p>
      <text:p text:style-name="Text_20_body">(ГБУК г. Москвы «Государственный выставочный зал истории войны в Афганистане») ул. 1-я Владимирская, д.12, корп.1</text:p>
      <text:p text:style-name="Text_20_body">79. Выставочный зал «Солянка ВПА»</text:p>
      <text:p text:style-name="Text_20_body">(ГБУК г. Москвы «Выставочный зал «Солянка ВПА») ул. Солянка ½, стр.2</text:p>
      <text:p text:style-name="Text_20_body">80. Выставочный зал «Галерея А3»</text:p>
      <text:p text:style-name="Text_20_body">(ГБУК г. Москвы «Московский выставочный зал «Галерея А3») Староконюшенный переулок, д.39</text:p>
      <text:p text:style-name="Text_20_body">81. Выставочный зал «Тушино»</text:p>
      <text:p text:style-name="Text_20_body">(ГБУК г. Москвы «Выставочный зал «Тушино») бульвар Яна Райниса, д.19, корп.1<text:line-break/><text:line-break/></text:p>
      <text:p text:style-name="Text_20_body"><text:line-break/></text:p>
      <text:p text:style-name="Text_20_body">Адрес страницы: <text:a xlink:type="simple" xlink:href="http://lublino.mos.ru/presscenter/news/detail/1489664.html" office:name=""><text:span text:style-name="Definition">http://lublino.mos.ru/presscenter/news/detail/1489664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18T15:16:49Z</meta:creation-date>
    <dc:date>2023-11-18T15:16:49Z</dc:date>
  </office:meta>
</office:document-meta>
</file>