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квер-имени-антона-павловича-чехова"/>Сквер имени Антона Павловича Чехова<text:bookmark-end text:name="сквер-имени-антона-павловича-чехова"/></text:h>
      <text:p text:style-name="First_20_paragraph">30.07.2015</text:p>
      <text:p text:style-name="Text_20_body">Сквер появился в Люблине не случайно. По воспоминаниям коренных жителей, Антон Павлович Чехов приезжал в Люблино на Сукино болото, а также на Поля орошения, поохотиться.</text:p>
      <text:p text:style-name="Text_20_body">В Печатникове старожилы до сих пор помнят, что улицу, где он останавливался в доме своих знакомых отдохнуть после охоты, называли улицей Чехова. Ещё в 1959 году именно там собирались разбить сквер, но в связи с тем, что в 1961 году Люблино вошло в черту города Москвы, этого не случилось.</text:p>
      <text:p text:style-name="Text_20_body">Сквер имени Антона Павловича Чехова находится между Таганрогской и Армавирской улицами. С предложением присвоить скверу имя А.П. Чехова обратились жители района и представители Ростовского землячества, так как Таганрог – город, в котором он родился.</text:p>
      <text:p text:style-name="Text_20_body">В центре сквера установлен постамент с бюстом великого писателя работы скульптора Салавата Щербакова. По дорожкам сквера расположены деревянные скульптуры, изображающие персонажей из произведений Чехова.</text:p>
      <text:p text:style-name="Text_20_body">В западной части зоны отдыха – небольшой спортивный комплекс и детская площадка.</text:p>
      <text:p text:style-name="Text_20_body">Сквер стал любимым местом отдыха люблинских жителей.</text:p>
      <text:p text:style-name="Text_20_body">Т.А.Ильинская</text:p>
      <text:p text:style-name="Text_20_body"><text:line-break/></text:p>
      <text:p text:style-name="Text_20_body">Адрес страницы: <text:a xlink:type="simple" xlink:href="http://lublino.mos.ru/presscenter/news/detail/2041122.html" office:name=""><text:span text:style-name="Definition">http://lublino.mos.ru/presscenter/news/detail/2041122.html</text:span></text:a></text:p>
      <text:p text:style-name="Text_20_body"><text:a xlink:type="simple" xlink:href="http://lublino.mos.ru" office:name=""><text:span text:style-name="Definition">Управа района Люб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4T18:38:15Z</meta:creation-date>
    <dc:date>2023-08-24T18:38:15Z</dc:date>
  </office:meta>
</office:document-meta>
</file>