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активные-граждане-из-люблино-проголосовали-за-занятия-спортом-на-улице-заречье"/>"Активные граждане" из Люблино проголосовали за занятия спортом на улице Заречье<text:bookmark-end text:name="активные-граждане-из-люблино-проголосовали-за-занятия-спортом-на-улице-заречье"/></text:h>
      <text:p text:style-name="First_20_paragraph">27.05.2016</text:p>
      <text:p text:style-name="Text_20_body"><text:span text:style-name="T1">Завершился опрос, посвященный выбору площадок для занятий спортом с инструкторами. Активные жители района Люблино сделали свой выбор в пользу спортивных занятий на открытом воздухе на улице Заречье, 7.</text:span></text:p>
      <text:p text:style-name="Text_20_body">«Активные граждане» проголосовали за спортивные занятия, которые они готовы посещать летом под руководством профессиональных инструкторов. В электронном референдуме по всей Москве участвовали 178 026 пользователей, из них 67,5 % ответили, что готовы летом заниматься спортом на открытом воздухе. Почти половина высказалась за фитнес-зарядки, для которых не требуется специальная подготовка и не нужны тренажеры. Еще 19,3 % проголосовали за занятия воркаутом.</text:p>
      <text:p text:style-name="Text_20_body">Площадки для тренировок в столичных округах устроят по десяти адресам. На Юго-Востоке это Заречье,7.</text:p>
      <text:p text:style-name="Text_20_body">– Я высказалась за фитнес-зарядки, — прокомментировала постоянная участница опросов «Активного гражданина» Светлана Иванова, — в парковой зоне «Кузьминки-Люблино» занимаемся спортом всей семьей. Если занятия будет проводить инструктор, мы конечно только «за».</text:p>
      <text:p text:style-name="Text_20_body"><text:line-break/></text:p>
      <text:p text:style-name="Text_20_body">Адрес страницы: <text:a xlink:type="simple" xlink:href="http://lublino.mos.ru/presscenter/news/detail/3021312.html" office:name=""><text:span text:style-name="Definition">http://lublino.mos.ru/presscenter/news/detail/3021312.html</text:span></text:a></text:p>
      <text:p text:style-name="Text_20_body"><text:a xlink:type="simple" xlink:href="http://lublino.mos.ru" office:name=""><text:span text:style-name="Definition">Управа района Любл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07T23:42:53Z</meta:creation-date>
    <dc:date>2024-12-07T23:42:53Z</dc:date>
  </office:meta>
</office:document-meta>
</file>