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ентр-олимп-в-люблино-научит-детей-изготавливать-поделки-для-домашнего-интерьера"/>Центр «Олимп» в Люблино научит детей изготавливать поделки для домашнего интерьера<text:bookmark-end text:name="центр-олимп-в-люблино-научит-детей-изготавливать-поделки-для-домашнего-интерьера"/></text:h>
      <text:p text:style-name="First_20_paragraph">22.06.2016</text:p>
      <text:p text:style-name="Text_20_body"><text:span text:style-name="T1">Прогулку на свежем воздухе можно совместить с полезным занятием, например, поучаствовать в мастер-классе, который проходит в сквере им. Антона Чехова (между Таганрогской, Армавирской и Краснодарской улицами) каждый четверг в 16.00.</text:span></text:p>
      <text:p text:style-name="Text_20_body">Проводит мастер-класс Лариса Киреева, руководитель клубного формирования «Веселая кисточка» Центра творчества молодежи «Олимп».</text:p>
      <text:p text:style-name="Text_20_body">— Дети с удовольствием ходят на занятия, ведь здесь всегда можно узнать что-то новое, и так интересно увидеть со стороны то, что сделал своими руками, — рассказала Лариса Киреева.</text:p>
      <text:p text:style-name="Text_20_body">Педагог помогает детям создавать украшения из самых простых подручных материалов. Поделки, выполненные своими руками, становятся подарками близким, способны оживить интерьер, комнатные растения и рабочий стол.</text:p>
      <text:p text:style-name="Text_20_body"><text:line-break/></text:p>
      <text:p text:style-name="Text_20_body">Адрес страницы: <text:a xlink:type="simple" xlink:href="http://lublino.mos.ru/presscenter/news/detail/3196097.html" office:name=""><text:span text:style-name="Definition">http://lublino.mos.ru/presscenter/news/detail/3196097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31T22:06:03Z</meta:creation-date>
    <dc:date>2023-08-31T22:06:03Z</dc:date>
  </office:meta>
</office:document-meta>
</file>