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культурном-центре-на-люблинской-22-сентября-пройдет-юбилейный-концерт-алексея-бекетова"/>В культурном центре на Люблинской 22 сентября пройдет юбилейный концерт Алексея Бекетова<text:bookmark-end text:name="в-культурном-центре-на-люблинской-22-сентября-пройдет-юбилейный-концерт-алексея-бекетова"/></text:h>
      <text:p text:style-name="First_20_paragraph">19.09.2022</text:p>
      <text:p text:style-name="Text_20_body"><text:span text:style-name="T1">Сотрудники культурного центра имени И. М. Астахова приглашают всех желающих на музыкальный концерт в честь юбилея Алексея Бекетова. Об этом рассказали сотрудники центра в анонсе мероприятия.</text:span></text:p>
      <text:p text:style-name="Text_20_body">— В культурном центре имени Астахова 22 сентября состоится юбилейный концерт Алексея Бекетова. Алексей не только известный музыкант, но и певец, автор-исполнитель, лауреат международных песенных фестивалей, руководитель Ансамблей «Сударушка» и «Любава», — рассказали организаторы концерта.</text:p>
      <text:p text:style-name="Text_20_body">Для гостей мероприятия прозвучат бардовские и эстрадные песни, произведения в жанре шансон, а также песни современных авторов и популярные шлягеры прошлых лет, уточнили организаторы.</text:p>
      <text:p text:style-name="Text_20_body">Возрастное ограничение 6+, вход свободный, начало в 19.00.</text:p>
      <text:p text:style-name="Text_20_body">Уточнить подробности можно по телефону +7 (495) 351-59-02. Адрес КЦ Астахова: Люблинская, д. 149. Концерт пройдет в Большом зале.</text:p>
      <text:p text:style-name="Text_20_body"><text:line-break/></text:p>
      <text:p text:style-name="Text_20_body">Адрес страницы: <text:a xlink:type="simple" xlink:href="http://lublino.mos.ru/presscenter/news/detail/4265724.html" office:name=""><text:span text:style-name="Definition">http://lublino.mos.ru/presscenter/news/detail/4265724.html</text:span></text:a></text:p>
      <text:p text:style-name="Text_20_body"><text:a xlink:type="simple" xlink:href="http://lublino.mos.ru" office:name=""><text:span text:style-name="Definition">Управа района Люб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8-05T19:17:32Z</meta:creation-date>
    <dc:date>2025-08-05T19:17:32Z</dc:date>
  </office:meta>
</office:document-meta>
</file>