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решат-в-каком-доме-на-люблинской-разместить-флагманский-центр-госуслуг"/>Жители столицы решат, в каком доме на Люблинской разместить флагманский центр госуслуг<text:bookmark-end text:name="жители-столицы-решат-в-каком-доме-на-люблинской-разместить-флагманский-центр-госуслуг"/></text:h>
      <text:p text:style-name="First_20_paragraph">24.11.2016</text:p>
      <text:p text:style-name="Text_20_body"><text:span text:style-name="T1">С помощью портала «Активный гражданин» жители ЮВАО оценят, насколько удобным для них будет размещение флагманского центра госуслуг по адресу Люблинская улица, д. 169, корп. 2. </text:span></text:p>
      <text:p text:style-name="Text_20_body"><text:line-break/></text:p>
      <text:p text:style-name="Text_20_body">– В октябре на «Активном гражданине» москвичи поддержали открытие флагманского центра госуслуг в ЮВАО по адресу улица Люблинская, д. 102а. Более половины участников голосования посчитали эту точку удобной. В ходе подведения итогов был найден еще один вариант размещения офиса – в том же районе, но более удобный по другим критериям. Флагманский центр предлагается открыть на втором этаже ТРЦ «МариЭль» в доме 169, корп. 2 по улице Люблинская. Рядом расположены станция метро «Марьино», остановки общественного транспорта и парковка для автомобилей, – сообщил представитель пресс-службы центров госуслуг Москвы Егор Гараев.</text:p>
      <text:p text:style-name="Text_20_body"> <text:line-break/>По его словам, входы в торговый центр оборудованы пандусами и автоматическими дверями, а подняться на второй этаж можно по траволатору. Кроме того, один вход расположен таким образом, что посетители могут попасть в ТРЦ прямо из метро, не выходя на улицу, а это особенно приятно в зимний период.</text:p>
      <text:p text:style-name="Text_20_body"> <text:line-break/>Такое расположение удобно и тем, что позволит совместить приятное с полезным: отправившись за покупками, можно будет оформить необходимые документы. </text:p>
      <text:p text:style-name="Text_20_body"> <text:line-break/>– Теперь слово за жителями округа: удобно ли им будет обращаться во флагманский центр госуслуг по новому адресу, – подчеркнул Егор Гараев. </text:p>
      <text:p text:style-name="Text_20_body"><text:line-break/></text:p>
      <text:p text:style-name="Text_20_body">Напомним, что флагманские центры «Мои документы» в Москве появятся в наиболее посещаемых местах. Они будут отличаться от обычных расширенным спектром услуг. (мю)</text:p>
      <text:p text:style-name="Text_20_body"><text:line-break/></text:p>
      <text:p text:style-name="Text_20_body">Адрес страницы: <text:a xlink:type="simple" xlink:href="http://lublino.mos.ru/presscenter/news/detail/4276676.html" office:name=""><text:span text:style-name="Definition">http://lublino.mos.ru/presscenter/news/detail/4276676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4T05:24:41Z</meta:creation-date>
    <dc:date>2023-11-14T05:24:41Z</dc:date>
  </office:meta>
</office:document-meta>
</file>