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арк-зарядье---крупнейший-проект-создания-качественной-городской-среды"/>Собянин: Парк «Зарядье» - крупнейший проект создания качественной городской среды<text:bookmark-end text:name="собянин-парк-зарядье---крупнейший-проект-создания-качественной-городской-среды"/></text:h>
      <text:p text:style-name="First_20_paragraph">08.12.2016</text:p>
      <text:p text:style-name="Text_20_body"><text:span text:style-name="T1">Строительство исторического парка «Заряде» будет завершено примерно через год. Об этом сообщил мэр Москвы Сергей Собянин в четверг на встрече с журналистами.</text:span></text:p>
      <text:p text:style-name="Text_20_body">- Исторических парков в центре города практически нет, и это будет уникальный объект. В настоящее время здесь производится уже высадка деревьев, которых будет всего 650, и около 7 тысяч кустарников, - подчеркнул глава Москвы Собянин.</text:p>
      <text:p text:style-name="Text_20_body">Данный проект начал строиться по приказу президента России. В парке будет оборудовано четыре зоны с различным искусственным микроклиматом.</text:p>
      <text:p text:style-name="Text_20_body">Несмотря на то, что строительные работы еще не закончились, в «Зарядье» уже ведутся работы по благоустройству. Мэр Москвы Собянин далее отметил, что в «Зарядье» стартовало строительство уникального панорамного моста.</text:p>
      <text:p text:style-name="Text_20_body">Решение о создании нового городского парка «Зарядье» принял В.В. Путин в январе 2012 года. Новый парк признан стать крупнейшей рекреационной зоной в историческом центре Москвы, важным научно-познавательным и туристическим центром, а также центральным звеном сети пешеходных зон и маршрутов, формируемых вокруг Кремля.</text:p>
      <text:p text:style-name="Text_20_body">При реализации решения Президента Правительство Москвы организовало сбор идей и предложений москвичей по будущему облику парка, многие из которых в дальнейшем были использованы при разработке технического задания для участников профессионального архитектурного конкурса.</text:p>
      <text:p text:style-name="Text_20_body">В конкурсе на создание ландшафтно-архитектурной концепции парка «Зарядье» приняли участие 90 консорциумов из 27 стран мира. Победитель конкурса предложил концепцию парка, отражающего многообразие растительного мира России.</text:p>
      <text:p text:style-name="Text_20_body">На территории парка площадью 10,2 га создаются ландшафты четырех основных климатических зон России: северный ландшафт, смешанный лес, степь и луга. Высаженные в парке растения будут как оригинальными представителями указанных климатических зон, так и районированными копиями, адаптиро­ванными для условий Москвы. Также будут применяться технологии создания искусс­твенного климата. Кроме этого в парке расположатся тематические поляны, променад, зона для пикника.</text:p>
      <text:p text:style-name="Text_20_body">Уникальным объектом парка станет «парящий мост» — смотровая площадка на набережной Москвы-реки. Вылет моста составит 70 метров, а его высота над гладью воды – 13 метров. Часть Москворецкой набережной в районе «парящего моста» планируется «опустить» до уровня воды, создав на нижней набережной причал и комфортное прогулочное пространство. В настоящее время ведется монтаж опор для устройства «парящего моста» и реконструкция набережной.</text:p>
      <text:p text:style-name="Text_20_body"><text:line-break/></text:p>
      <text:p text:style-name="Text_20_body">Адрес страницы: <text:a xlink:type="simple" xlink:href="http://lublino.mos.ru/presscenter/news/detail/4389956.html" office:name=""><text:span text:style-name="Definition">http://lublino.mos.ru/presscenter/news/detail/4389956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2T09:56:28Z</meta:creation-date>
    <dc:date>2024-03-22T09:56:28Z</dc:date>
  </office:meta>
</office:document-meta>
</file>