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лава-управы-района-люблино-поздравил-федора-конюхова-с-днем-рождения"/>Глава управы района Люблино поздравил Федора Конюхова с днем рождения<text:bookmark-end text:name="глава-управы-района-люблино-поздравил-федора-конюхова-с-днем-рождения"/></text:h>
      <text:p text:style-name="First_20_paragraph">12.12.2016</text:p>
      <text:p text:style-name="Text_20_body"><text:line-break/><text:span text:style-name="T1">В день рождения российского путешественника Федора Конюхова глава управы Алексей Бирюков направил ему поздравление</text:span><text:line-break/><text:line-break/>Федор Конюхов является почетным жителем района Люблино В тексте поздравления говорится:<text:line-break/><text:line-break/>«Уважаемый Федор Филиппович! Сердечно поздравляю Вас с днем рождения! В день Вашего рождения от всей души желаем Вам крепкого здоровья на долгие годы, счастья, благополучия, неиссякаемой жизненной энергии, воплощения всех Ваших замыслов и идей».</text:p>
      <text:p text:style-name="Text_20_body"><text:line-break/></text:p>
      <text:p text:style-name="Text_20_body">Адрес страницы: <text:a xlink:type="simple" xlink:href="http://lublino.mos.ru/presscenter/news/detail/4420608.html" office:name=""><text:span text:style-name="Definition">http://lublino.mos.ru/presscenter/news/detail/4420608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8T01:24:16Z</meta:creation-date>
    <dc:date>2023-09-08T01:24:16Z</dc:date>
  </office:meta>
</office:document-meta>
</file>