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ткрыл-фестиваль-путешествие-в-рождество"/>Собянин открыл фестиваль "Путешествие в Рождество"<text:bookmark-end text:name="собянин-открыл-фестиваль-путешествие-в-рождество"/></text:h>
      <text:p text:style-name="First_20_paragraph">16.12.2016</text:p>
      <text:p text:style-name="Text_20_body"><text:span text:style-name="T1">Сегодня в Москве стартовал уже ставший ежегодным фестиваль «Путешествие в Рождество». В торжественном открытии на Тверской площади принял участие и мэр Москвы Сергей Собянин.</text:span></text:p>
      <text:p text:style-name="Text_20_body">По традиции Собянин поздравил всех гостей и нажал специальную кнопку вместе с детьми, которые пришли на праздник.</text:p>
      <text:p text:style-name="Text_20_body">— Мы с помощью вас открыли замечательный, любимый уже всеми москвичами фестиваль, который называется «Путешествие в Рождество», — сказал мэр.</text:p>
      <text:p text:style-name="Text_20_body">Обращаясь к присутствующим, Собянин подчеркнул, что в этом году в фестивале принимают участие 40 регионов России и 15 других стран. Одновременно с этим праздником в Москве начался еще один фестиваль — «Рождественской свет». В нем, по словам мэра, принимают участие художники из Италии, Франции, России и других стран мира.</text:p>
      <text:p text:style-name="Text_20_body">За последние годы «Московские сезоны» стали новой традицией и серьезным фактором роста туристической привлекательности столицы, а также увеличения деловой активности торгового, ресторанного, гостиничного и другого профильного бизнеса.</text:p>
      <text:p text:style-name="Text_20_body">Общий туристический поток в российскую столицу в 2016 г. вырос на 250 тыс. человек по сравнению с предыдущим годом и составил 17,4 млн. туристов.</text:p>
      <text:p text:style-name="Text_20_body">Торговые места на фестивальных площадках предоставляются бесплатно, по решению конкурсной комиссии Оргкомитета. Подать заявку может любой желающий предприниматель, в т. ч. онлайн. В каждом фестивале в среднем принимает участие порядка 320 предпринимателей.</text:p>
      <text:p text:style-name="Text_20_body">Проведение каждого фестиваля увеличивает налоговые поступления в бюджет Москвы в среднем на 600 млн. рублей.</text:p>
      <text:p text:style-name="Text_20_body">В 2016 г. фестиваль «Путешествие в Рождество» проходит на 42 площадках в центральной части города и других административных округах. Впервые ярмарочные площадки будут открыты рядом с несколькими крупными торговыми центрами. Также впервые в Новогоднюю Ночь центральные ярмарочные площадки будут работать до 3 часов утра.</text:p>
      <text:p text:style-name="Text_20_body">Ожидается, что площадки фестиваля «Путешествие в Рождество» посетят свыше 12 млн. москвичей и гостей столицы.</text:p>
      <text:p text:style-name="Text_20_body">По традиции зимнюю Москву украшают многочисленные новогодние ели и световые инсталляции, смонтированные на улицах, в парках, скверах и на дворовых территориях.</text:p>
      <text:p text:style-name="Text_20_body">Свыше 400 праздничных инсталляций и арт-объектов фестиваля «Рождественский свет» установлены по 40 адресам. Над новогодним световым убранством улиц и площадей Москвы работали более 300 декораторов и художников по свету из России, Франции и Италии.</text:p>
      <text:p text:style-name="Text_20_body">Улицы города украсят 295 больших рождественских елей высотой от 7 до 25 метров и 600 небольших елей высотой до 2 метров.</text:p>
      <text:p text:style-name="Text_20_body"><text:line-break/></text:p>
      <text:p text:style-name="Text_20_body">Адрес страницы: <text:a xlink:type="simple" xlink:href="http://lublino.mos.ru/presscenter/news/detail/4456093.html" office:name=""><text:span text:style-name="Definition">http://lublino.mos.ru/presscenter/news/detail/4456093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22:05:10Z</meta:creation-date>
    <dc:date>2023-07-01T22:05:10Z</dc:date>
  </office:meta>
</office:document-meta>
</file>