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обянин-поручил-включить-дополнительные-работы-в-программу-капремонта"/>Собянин поручил включить дополнительные работы в программу капремонта<text:bookmark-end text:name="собянин-поручил-включить-дополнительные-работы-в-программу-капремонта"/></text:h>
      <text:p text:style-name="First_20_paragraph">20.12.2016</text:p>
      <text:p text:style-name="Text_20_body"><text:span text:style-name="T1">Программа капитального ремонта в Москве претерпит изменения. Об этом сообщил на заседании президиума столичного правительства мэр Москвы Сергей Собянин.</text:span></text:p>
      <text:p text:style-name="Text_20_body">— Предлагается внести некое изменение в программу капитального ремонта, — сказал столичный градоначальник.</text:p>
      <text:p text:style-name="Text_20_body">По словам Собянина, список работ по программе капремонта в Москве будет расширен. В него дополнительно внесут такие работы, как ремонт оконных блоков в подъездах жилых домов столицы, а также будет ускорена замена лифтов. Это самый большой объем коммунальных работ, который делали в последние годы, добавил Собянин.</text:p>
      <text:p text:style-name="Text_20_body">В результате ускорения программы замены лифтов, в 2017 году их число вырастет до 5080 штук.</text:p>
      <text:p text:style-name="Text_20_body">Начиная с 2017 г. в рамках Программы капитального ремонта многоквартирных домов планируется реализовать ряд новшеств.</text:p>
      <text:p text:style-name="Text_20_body">В первую очередь, в связи с многочисленными обращениями жителей в перечень работ по капитальному ремонту будет включена замена оконных блоков в помещениях общего пользования (подъездах). Как правило, работы по замене окон в подъездах будут проводиться в рамках комплексного ремонта домов, проводимых Фондом капитального ремонта.</text:p>
      <text:p text:style-name="Text_20_body">Кроме того, в случае проведения неотложного ремонта фасадов одновременно с ним будет проводиться и ремонт крыши многоквартирного дома. Это позволит повысить качество ремонтных работ, исключить необоснованные затраты, связанные с раздельным проведением ремонта фасадов и крыши.</text:p>
      <text:p text:style-name="Text_20_body">Также переносится на более ранний срок (до 2017 г. включительно) замена 3988 лифтов в 824 домах. Таким образом, общее число лифтов, планируемых к замене в 2017 г., составит 5080 штук, что является максимальным показателем за последние годы.</text:p>
      <text:p text:style-name="Text_20_body">Всего в 2011—2017 гг. заменено/планируется к замене свыше 29,2 тысяч лифтов, что составляет не менее четверти всех лифтов в многоквартирных домах Москвы.</text:p>
      <text:p text:style-name="Text_20_body">Столичные власти уверяют, что в результате реализации этой программы в многоквартирных жилых домах Москвы не будет лифтов со сроком эксплуатации свыше 25 лет.</text:p>
      <text:p text:style-name="Text_20_body">Программа капремонта функционирует в столице с 2015 года и рассчитана до 2044 года. За это время будет произведен ремонт всех многоквартирных домов старой постройки, в том числе пятиэтажек несносимой серии.</text:p>
      <text:p text:style-name="Text_20_body"><text:line-break/></text:p>
      <text:p text:style-name="Text_20_body">Адрес страницы: <text:a xlink:type="simple" xlink:href="http://lublino.mos.ru/presscenter/news/detail/4482969.html" office:name=""><text:span text:style-name="Definition">http://lublino.mos.ru/presscenter/news/detail/4482969.html</text:span></text:a></text:p>
      <text:p text:style-name="Text_20_body"><text:a xlink:type="simple" xlink:href="http://lublino.mos.ru" office:name=""><text:span text:style-name="Definition">Управа района Любл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1-28T15:08:32Z</meta:creation-date>
    <dc:date>2024-11-28T15:08:32Z</dc:date>
  </office:meta>
</office:document-meta>
</file>