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москва-готова-к-встрече-нового-года"/>Собянин: Москва готова к встрече Нового года<text:bookmark-end text:name="собянин-москва-готова-к-встрече-нового-года"/></text:h>
      <text:p text:style-name="First_20_paragraph">20.12.2016</text:p>
      <text:p text:style-name="Text_20_body"><text:span text:style-name="T1">Столичный мэр Сергей Собянин рассказал о том, что Москва подготовилась к празднованию Нового года.</text:span></text:p>
      <text:p text:style-name="Text_20_body">Свое заявление Собянин озвучил в ходе заседания президиума столичного правительства.</text:p>
      <text:p text:style-name="Text_20_body">По словам мэра Москвы, на городских улицах состоится свыше 400 праздничных мероприятий.</text:p>
      <text:p text:style-name="Text_20_body">— В Москве состоится свыше 400 праздничных мероприятий, приуроченных к празднованию Нового года, Рождества, — сказал градоначальник, пригласив москвичей принять участие в празднествах, которые состоятся на 30 городских площадках.</text:p>
      <text:p text:style-name="Text_20_body">Мэр также напомнил, что всю Новогоднюю ночь в Москве будут работать метрополитен и МЦК, что позволит многим москвичам провести праздник более активно и разнообразно.</text:p>
      <text:p text:style-name="Text_20_body">В Москве состоится свыше 400 праздничных мероприятий, приуроченных к празднованию Нового года и Рождества, включая театрализованные представления и спектакли, концерты и музыкальные фестивали, ярмарки и выставочные проекты. Ожидается, что их посетят свыше 10 млн. человек.</text:p>
      <text:p text:style-name="Text_20_body">Новогодние фейерверки состоятся в 01:00 час ночи — предусмотрено 30 точек запуска фейерверков.</text:p>
      <text:p text:style-name="Text_20_body">Впервые в течение всей Новогодней Ночи будет работать метро и МЦК, что позволит многим москвичам провести праздник более активно и разнообразно.</text:p>
      <text:p text:style-name="Text_20_body">В Московской усадьбе Деда Мороза на Волгоградском проспекте состоятся народные гуляния, посвященные Новому году и Рождеству Христову. Будут организованы театрализовано-экскурсионные программы, празднование Дня рождения Деда Мороза, детские дискотеки, красочное неоновое шоу (с 1 по 7 января 2017 г.). По оценкам, их посетят более 60 тыс. человек.</text:p>
      <text:p text:style-name="Text_20_body">«Ёлку Мэра» в Гостином дворе и Кремлёвскую Ёлку бесплатно посетят почти в 2,5 раза больше маленьких москвичей, чем в прошлом году. В первую очередь, билетами обеспечены льготные категории граждан (сироты, дети из многодетных и малообеспеченных семей и др.) и одарённые дети (победители олимпиад, лауреаты конкурсов). Так, «Ёлку Мэра» в Гостином Дворе бесплатно посетят 42 тыс. детей, Кремлёвскую ёлку — 30 тыс. детей.</text:p>
      <text:p text:style-name="Text_20_body">Кроме того, в дни школьных каникул в Москве пройдут более 250 новогодних ёлок, которые, как ожидается, посетят свыше 1 млн. человек.</text:p>
      <text:p text:style-name="Text_20_body">Новогодние мероприятия, в т. ч. ёлки для детей, пройдут в 205 столичных библиотеках.</text:p>
      <text:p text:style-name="Text_20_body">По традиции — в дни школьных каникул (со 2 по 8 января 2017 г.) 87 музеев и выставочных залов Москвы будут работать бесплатно.</text:p>
      <text:p text:style-name="Text_20_body">Безопасность москвичей во время проведения новогодних праздничных мероприятий будут обеспечивать 15 тысяч сотрудников полиции, Росгвардии, МЧС и народных дружинников.</text:p>
      <text:p text:style-name="Text_20_body"><text:line-break/></text:p>
      <text:p text:style-name="Text_20_body">Адрес страницы: <text:a xlink:type="simple" xlink:href="http://lublino.mos.ru/presscenter/news/detail/4485217.html" office:name=""><text:span text:style-name="Definition">http://lublino.mos.ru/presscenter/news/detail/4485217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8T20:03:15Z</meta:creation-date>
    <dc:date>2024-11-28T20:03:15Z</dc:date>
  </office:meta>
</office:document-meta>
</file>