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text:list-style style:name="L1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2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3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4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5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6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P1" style:family="paragraph" style:parent-style-name="Text_20_body" style:list-style-name="L1">
      <style:paragraph-properties fo:margin-top="0in" fo:margin-bottom="0in"/>
    </style:style>
    <style:style style:name="P2" style:family="paragraph" style:parent-style-name="Text_20_body" style:list-style-name="L2">
      <style:paragraph-properties fo:margin-top="0in" fo:margin-bottom="0in"/>
    </style:style>
    <style:style style:name="P3" style:family="paragraph" style:parent-style-name="Text_20_body" style:list-style-name="L3">
      <style:paragraph-properties fo:margin-top="0in" fo:margin-bottom="0in"/>
    </style:style>
    <style:style style:name="P4" style:family="paragraph" style:parent-style-name="Text_20_body" style:list-style-name="L4">
      <style:paragraph-properties fo:margin-top="0in" fo:margin-bottom="0in"/>
    </style:style>
    <style:style style:name="P5" style:family="paragraph" style:parent-style-name="Text_20_body" style:list-style-name="L5">
      <style:paragraph-properties fo:margin-top="0in" fo:margin-bottom="0in"/>
    </style:style>
    <style:style style:name="P6" style:family="paragraph" style:parent-style-name="Text_20_body" style:list-style-name="L6">
      <style:paragraph-properties fo:margin-top="0in" fo:margin-bottom="0in"/>
    </style:style>
  </office:automatic-styles>
  <office:body>
    <office:text>
      <text:h text:style-name="Heading_20_3" text:outline-level="3"><text:bookmark-start text:name="собянин-открыл-станцию-метро-фрунзенская-после-ремонта"/>Собянин открыл станцию метро «Фрунзенская» после ремонта<text:bookmark-end text:name="собянин-открыл-станцию-метро-фрунзенская-после-ремонта"/></text:h>
      <text:p text:style-name="First_20_paragraph">29.12.2016</text:p>
      <text:p text:style-name="Text_20_body"><text:span text:style-name="T1">Жители и гости Москвы сегодня после обеда смогут воспользоваться улучшенной станцией метро «Фрунзенская», которая открылась после ремонта. Осмотреть результат проделанной работы на место прибыл глава столицы Сергей Собянин.</text:span></text:p>
      <text:p text:style-name="Text_20_body">-Здесь в сутки проходит только на вход около 49 тыс. пассажиров. Это одна из самых напряженных станций. Тем не менее, мы были вынуждены принять такое решение, и в самые короткие сроки ремонтные работы были проведены, - сказал мэр Москвы Собянин во время осмотра отремонтированной станции.</text:p>
      <text:p text:style-name="Text_20_body">Крайне важно, по словам Собянина, что на станции были заменены эскалаторы и установлен один дополнительный эскалатор. Это позволит увеличить проходимость на «Фрунзенской».</text:p>
      <text:p text:style-name="Text_20_body">Также градоначальник Москвы проинформировал, что работы завершились ранее, чем было запланировано.</text:p>
      <text:p text:style-name="Text_20_body">Станция «Фрунзенская» Сокольнической линии метрополитена была впервые открыта для пассажиров 1 мая 1957 г. и является одной из последних станций Московского метро, оформленных в стиле «сталинского ампира». Станция глубокого заложения (42 м). Расположена между станциями «Парк культуры» и «Спортивная».<text:line-break/></text:p>
      <text:p text:style-name="Text_20_body">В период ремонта станции «Фрунзенская» был организован компенсационный бесплатный автобусный маршрут «М» от станции метро «Парк культуры» до станции метро «Спортивная». На линии работали 20 автобусов особо большой вместимости. Интервал движения в часы пик составлял 1–2 минуты.<text:line-break/>За неполные 12 месяцев ремонта станции автобусами «М» было перевезено свыше 14 млн. человек.<text:line-break/><text:line-break/>С 2010 по 2016 годы работы по замене эскалаторов, выработавших предельные сроки эксплуатации (50 лет), проводились на 12 станциях Московского метрополитена: «Площадь Революции», «Октябрьская», «Парк Культуры» Кольцевой и Сокольнической линии, южный вестибюль станции «ВДНХ», северный вестибюль станции «Медведково», южный вестибюль станции «Бабушкинская», южный вестибюль станции «Ботанический сад», «Бауманская», «Проспект Мира», «Фрунзенская», а также северный вестибюль станции «Красные ворота», где работы планируется завершить летом 2017 года.</text:p>
      <text:p text:style-name="Text_20_body">При этом на станциях «Бауманская», «Проспект Мира» и «Фрунзенская» впервые в практике работы Московского метро число ниток эскалатора было увеличено с 3 до 4 штук, или на 30%.</text:p>
      <text:p text:style-name="Text_20_body">С 2017 по 2020 годы планируется заменить эскалаторы еще на 20 станциях метро, что позволит вывести из эксплуатации все комплексы со сроком службы более 50 лет. В план работ включены станции: «Смоленская» Арбатско-Покровской линии, «Спортивная», «Рижская», «Новослободская», «Алексеевская», «Арбатская», «Университет», «Киевская» Арбатско-Покровской линии, «Проспект Мира» Калужско-Рижской линии, «Аэропорт», «Краснопресненская», «Шаболовская», «Шоссе Энтузиастов», «Белорусская» Кольцевой линии, «Марксистская», «Тверская», «Таганская» Таганско-Краснопресненской линии, «Боровицкая», переходы между одноименными станциями «Комсомольская» и «Октябрьская».</text:p>
      <text:p text:style-name="Text_20_body">Одновременно с заменой эскалаторов на станциях проводится комплексная модернизация пассажирской и технической инфраструктуры, а также ремонты, позволяющие восстановить исторический облик платформ и вестибюлей.</text:p>
      <text:p text:style-name="Text_20_body">Кроме того, масштабные ремонтные работы идут и на других станциях Московского метро.<text:line-break/>Так, в 2016 году были завершены реставрационные работы по восстановлению художественных фресок на станции «Киевская» Арбатско-Покровской, а также комплексная реконструкция платформы «Киевская» Филёвской линий. Продолжается реставрация наземных вестибюлей станции «Сокол».<text:line-break/>Идет ремонт и благоустройство вестибюлей и подуличных переходов, в которых метрополитен организует торговое пространство нового формата. В 2016 году ремонт подуличных переходов и вестибюлей был завершен на 71 станции.</text:p>
      <text:p text:style-name="Text_20_body">Были выполнены следующие работы:</text:p>
      <text:list text:style-name="L1">
        <text:list-item>
          <text:p text:style-name="P1">отремонтировано порядка 190 лестничных сходов с адаптацией для инвалидов-колясочников и установкой обогрева во избежание обледенения в холодное время года,</text:p>
        </text:list-item>
      </text:list>
      <text:list text:style-name="L2">
        <text:list-item>
          <text:p text:style-name="P2">заменено более 1,9 тысяч кв. м облицовки стен с сохранением и восстановлением уникальной мраморной плитки там, где она была,</text:p>
        </text:list-item>
      </text:list>
      <text:list text:style-name="L3">
        <text:list-item>
          <text:p text:style-name="P3">обновлено более 170 тысяч кв. м напольных покрытий с последующей укладкой тактильных плит для слабовидящих пассажиров,</text:p>
        </text:list-item>
      </text:list>
      <text:list text:style-name="L4">
        <text:list-item>
          <text:p text:style-name="P4">установлено более 142 тысяч кв. м навесных потолков,</text:p>
        </text:list-item>
      </text:list>
      <text:list text:style-name="L5">
        <text:list-item>
          <text:p text:style-name="P5">обновлено более 120 тысяч метров электрических кабелей, установлено более 11,5 тысячи ламп,</text:p>
        </text:list-item>
      </text:list>
      <text:list text:style-name="L6">
        <text:list-item>
          <text:p text:style-name="P6">заменены старые входные двери на новые двери типа «Метро» из нержавеющей стали с расширением дверных проемов для свободного доступа на станции маломобильных граждан.</text:p>
        </text:list-item>
      </text:list>
      <text:p text:style-name="First_20_paragraph">В 2016 году были проведены работы по ремонту 17 фасадов вестибюлей на 12 станциях метро. Была заменена облицовка вестибюлей, гидроизоляция, оконное и витражное остекление с применением современных безопасных и энергоэффективных технологий. При этом максимально сохраняется исторический облик станций.</text:p>
      <text:p text:style-name="Text_20_body">Также был выполнен комплекс первоочередных работ по интеграции станций метрополитена и МЦК (теплые переходы). Работы были проведены в вестибюлях и на платформах «Ленинский проспект», «Черкизовская», «Владыкино» и «Международная».</text:p>
      <text:p text:style-name="Text_20_body">Начата модернизация Филевской линии. Строительно-монтажные работы на одной из старейших линий Московского метро будут проведены в несколько этапов, что позволит избежать её полного закрытия. В настоящее время на ремонт закрыты платформы станций «Фили», «Студенческая», «Пионерская» по направлению из центра, а также прилегающие к ним вестибюли.</text:p>
      <text:p text:style-name="Text_20_body"><text:line-break/></text:p>
      <text:p text:style-name="Text_20_body">Адрес страницы: <text:a xlink:type="simple" xlink:href="http://lublino.mos.ru/presscenter/news/detail/4557747.html" office:name=""><text:span text:style-name="Definition">http://lublino.mos.ru/presscenter/news/detail/4557747.html</text:span></text:a></text:p>
      <text:p text:style-name="Text_20_body"><text:a xlink:type="simple" xlink:href="http://lublino.mos.ru" office:name=""><text:span text:style-name="Definition">Управа района Любл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03T15:37:47Z</meta:creation-date>
    <dc:date>2024-12-03T15:37:47Z</dc:date>
  </office:meta>
</office:document-meta>
</file>