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люблине-проходят-онлайн-занятия-для-детей-инвалидов"/>В Люблине проходят онлайн-занятия для детей-инвалидов<text:bookmark-end text:name="в-люблине-проходят-онлайн-занятия-для-детей-инвалидов"/></text:h>
      <text:p text:style-name="First_20_paragraph">18.01.2021</text:p>
      <text:p text:style-name="Text_20_body">Сотрудники отделения социальной реабилитации детей-инвалидов филиала «Люблино» ТЦСО «Марьино» проводят онлайн-занятия для детей с ограниченными возможностями здоровья.</text:p>
      <text:p text:style-name="Text_20_body">Основная цель социальной реабилитации – это восполнять и поддерживать навыки общения и взаимодействия с окружающим миром. Для детей с инвалидностью особенно важно не терять эти навыки в период самоизоляции и продолжать общаться со специалистами.</text:p>
      <text:p text:style-name="Text_20_body">Занятия проходят на платформах Zoom, Skype и через видео-конференции в WhatsUp по индивидуальному графику. С детьми работают специалисты по реабилитационной работе, психолог и инструктор по адаптивной физической культур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lublino.mos.ru/presscenter/news/detail/9646368.html" office:name=""><text:span text:style-name="Definition">http://lublino.mos.ru/presscenter/news/detail/9646368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6T04:03:55Z</meta:creation-date>
    <dc:date>2023-06-26T04:03:55Z</dc:date>
  </office:meta>
</office:document-meta>
</file>